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3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4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8" style:family="table-column">
      <style:table-column-properties style:column-width="0.4763in"/>
    </style:style>
    <style:style style:name="TableColumn9" style:family="table-column">
      <style:table-column-properties style:column-width="0.4187in"/>
    </style:style>
    <style:style style:name="TableColumn10" style:family="table-column">
      <style:table-column-properties style:column-width="0.5465in"/>
    </style:style>
    <style:style style:name="TableColumn11" style:family="table-column">
      <style:table-column-properties style:column-width="0.3381in"/>
    </style:style>
    <style:style style:name="TableColumn12" style:family="table-column">
      <style:table-column-properties style:column-width="0.8895in"/>
    </style:style>
    <style:style style:name="TableColumn13" style:family="table-column">
      <style:table-column-properties style:column-width="0.102in"/>
    </style:style>
    <style:style style:name="TableColumn14" style:family="table-column">
      <style:table-column-properties style:column-width="0.7861in"/>
    </style:style>
    <style:style style:name="TableColumn15" style:family="table-column">
      <style:table-column-properties style:column-width="0.3847in"/>
    </style:style>
    <style:style style:name="TableColumn16" style:family="table-column">
      <style:table-column-properties style:column-width="0.4965in"/>
    </style:style>
    <style:style style:name="TableColumn17" style:family="table-column">
      <style:table-column-properties style:column-width="0.4604in"/>
    </style:style>
    <style:style style:name="TableColumn18" style:family="table-column">
      <style:table-column-properties style:column-width="0.4229in"/>
    </style:style>
    <style:style style:name="TableColumn19" style:family="table-column">
      <style:table-column-properties style:column-width="0.7534in"/>
    </style:style>
    <style:style style:name="TableColumn20" style:family="table-column">
      <style:table-column-properties style:column-width="0.127in"/>
    </style:style>
    <style:style style:name="TableColumn21" style:family="table-column">
      <style:table-column-properties style:column-width="0.8763in"/>
    </style:style>
    <style:style style:name="Table7" style:family="table">
      <style:table-properties style:width="7.0791in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3.7722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1.434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3" style:family="table-row">
      <style:table-row-properties style:min-row-height="1.1791in"/>
    </style:style>
    <style:style style:name="P94" style:parent-style-name="內文" style:family="paragraph">
      <style:paragraph-properties fo:text-align="center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4555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min-row-height="0.6861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5" style:parent-style-name="預設段落字型" style:family="text">
      <style:text-properties style:font-name="標楷體" style:font-name-asian="標楷體" style:font-name-complex="標楷體" style:font-weight-complex="bold" fo:font-size="10pt" style:font-size-asian="10pt"/>
    </style:style>
    <style:style style:name="P136" style:parent-style-name="內文" style:family="paragraph">
      <style:paragraph-properties fo:text-indent="0.4166in"/>
    </style:style>
    <style:style style:name="T137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9" style:parent-style-name="預設段落字型" style:family="text">
      <style:text-properties style:font-name="標楷體" style:font-name-asian="標楷體" style:font-name-complex="標楷體" fo:font-size="10pt" style:font-size-asian="10pt"/>
    </style:style>
  </office:automatic-styles>
  <office:body>
    <office:text text:use-soft-page-breaks="true">
      <text:p text:style-name="P1"><text:span text:style-name="T2">彰化縣11</text:span><text:span text:style-name="T3">5</text:span><text:span text:style-name="T4">年度○○○○學校</text:span><text:span text:style-name="T5">（縣立高中、國中、國小）</text:span></text:p>
      <text:p text:style-name="P6">特殊教育學生□獎學金□助學金申請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rows-spanned="2">
            <text:p text:style-name="P24">個人資料</text:p>
          </table:table-cell>
          <table:table-cell table:style-name="TableCell25" table:number-columns-spanned="2">
            <text:p text:style-name="P26">姓名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鑑輔會鑑定安置文號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障礙類別/程度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covered-table-cell>
            <text:p text:style-name="P38"/>
          </table:covered-table-cell>
          <table:table-cell table:style-name="TableCell39" table:number-columns-spanned="2">
            <text:p text:style-name="P40">出生日期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>就讀年級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>學校電話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>
            <text:p text:style-name="P53">獎學金檢附資料</text:p>
          </table:table-cell>
          <table:table-cell table:style-name="TableCell54" table:number-columns-spanned="13">
            <text:p text:style-name="P55">1.三年內參加各級政府機關舉辦之國際性、全國性競賽或展覽，表現優異獲獎者。<text:tab/></text:p>
            <text:p text:style-name="內文"><text:span text:style-name="T56">□請檢附得獎證明共</text:span><text:span text:style-name="T57"><text:s text:c="4"/></text:span><text:span text:style-name="T58">份</text:span><text:span text:style-name="T59">。</text:span></text:p>
            <text:p text:style-name="P60">□品行優良證明(日常生活表現紀錄表或綜合表現紀錄表)</text:p>
            <text:p text:style-name="P61">□請檢附師長推薦書。</text:p>
            <text:p text:style-name="P62"/>
            <text:p text:style-name="P63"><text:span text:style-name="T64">2.11</text:span><text:span text:style-name="T65">4</text:span><text:span text:style-name="T66">學年學業成績平均</text:span><text:span text:style-name="T67"><text:s text:c="5"/></text:span><text:span text:style-name="T68">分。</text:span><text:span text:style-name="T69"><text:tab/></text:span></text:p>
            <text:p text:style-name="P70">□請檢附學年成績</text:p>
            <text:p text:style-name="P71">□品行優良證明(日常生活表現紀錄表或綜合表現紀錄表)</text:p>
            <text:p text:style-name="P72">□請檢附師長推薦書。<text:tab/><text:tab/><text:tab/><text:tab/><text:tab/><text:tab/><text:tab/><text:tab/><text:tab/><text:tab/><text:tab/><text:tab/><text:tab/><text:tab/><text:tab/><text:tab/><text:tab/></text:p>
            <text:p text:style-name="P73"><text:tab/><text:tab/><text:tab/><text:tab/><text:tab/><text:tab/><text:tab/><text:tab/><text:tab/><text:tab/><text:tab/><text:tab/><text:tab/><text:tab/><text:tab/></text:p>
            <text:p text:style-name="P74">資格1、2，請擇一申請。</text:p>
            <text:p text:style-name="P75">檢附資料請上傳至https://forms.gle/B3EGMEcbS1HinRjt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3">
            <text:p text:style-name="P78"><text:span text:style-name="T79">助學金檢附資料</text:span></text:p>
          </table:table-cell>
          <table:table-cell table:style-name="TableCell80" table:number-columns-spanned="13">
            <text:p text:style-name="P81"><text:span text:style-name="T82">11</text:span><text:span text:style-name="T83">4</text:span><text:span text:style-name="T84">學年學業成績平均</text:span><text:span text:style-name="T85"><text:s text:c="5"/></text:span><text:span text:style-name="T86">分。</text:span></text:p>
            <text:p text:style-name="P87">□請檢附學年成績</text:p>
            <text:p text:style-name="P88">□品行優良證明(日常生活表現紀錄表或綜合表現紀錄表)</text:p>
            <text:p text:style-name="P89"/>
            <text:p text:style-name="P90"><text:span text:style-name="T91">檢附資料請上傳至</text:span><text:span text:style-name="T92">https://forms.gle/STLPk4mEjufpcTNZ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家庭經濟</text:p>
            <text:p text:style-name="P97">狀況</text:p>
          </table:table-cell>
          <table:covered-table-cell/>
          <table:table-cell table:style-name="TableCell98" table:number-columns-spanned="5">
            <text:p text:style-name="P99">（ ）家庭經濟狀況不佳，經</text:p>
            <text:p text:style-name="P100"><text:s text:c="5"/>學校老師證明（1分）</text:p>
            <text:p text:style-name="P101">（ ）清寒證明（2分）</text:p>
            <text:p text:style-name="P102">（ ）中低收入戶證明（3分）（ ）低收入戶證明（4分）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>障礙程度</text:p>
          </table:table-cell>
          <table:covered-table-cell/>
          <table:table-cell table:style-name="TableCell105" table:number-columns-spanned="4">
            <text:p text:style-name="P106">（ ）輕度（1分）</text:p>
            <text:p text:style-name="P107">（ ）中度（2分）</text:p>
            <text:p text:style-name="P108">（ ）重度（3分）</text:p>
            <text:p text:style-name="P109">（ ）極重度（4分）</text:p>
          </table:table-cell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13">
            <text:p text:style-name="P113">學校特殊教育推行委員會初審總積分(家庭經濟狀況+障礙程度分數)：</text:p>
            <text:p text:style-name="P114">_______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承辦人</text:p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班級導師</text:p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>校長</text:p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>學校特殊教育推行委員會</text:p>
          </table:table-cell>
          <table:covered-table-cell/>
          <table:table-cell table:style-name="TableCell130">
            <text:p text:style-name="P131"/>
          </table:table-cell>
        </table:table-row>
      </table:table>
      <text:p text:style-name="P132"/>
      <text:p text:style-name="內文"><text:span text:style-name="T133">備註：1.申請人同時具備獎學金與助學金資格者，應擇一申請，其已依其他規定領取政府提供之獎學金或獎金</text:span></text:p>
      <text:p text:style-name="內文"><text:span text:style-name="T134"><text:s text:c="8"/>者，不得再申請獎（助）學金。</text:span><text:span text:style-name="T135">三年內不得重複請領獎學金。</text:span></text:p>
      <text:p text:style-name="P136"><text:span text:style-name="T137">2.</text:span><text:span text:style-name="T138">無</text:span><text:span text:style-name="T139">身心障礙手冊或鑑輔會證明無障礙程度說明者，一律視為輕度障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/>
    <style:style style:name="WW8Num2z0" style:display-name="WW8Num2z0" style:family="text">
      <style:text-properties style:font-name="新細明體" style:font-name-asian="新細明體" style:font-name-complex="Times New Roman"/>
    </style:style>
    <style:style style:name="WW8Num2z1" style:display-name="WW8Num2z1" style:family="text">
      <style:text-properties style:font-name="Wingdings" style:font-name-complex="Wingdings"/>
    </style:style>
    <style:style style:name="WW8Num3z0" style:display-name="WW8Num3z0" style:family="text">
      <style:text-properties style:font-name="標楷體" style:font-name-asian="標楷體" style:font-name-complex="標楷體" style:font-weight-complex="bold" fo:font-size="14pt" style:font-size-asian="14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預設段落字型0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fo:font-size="16pt" style:font-size-asian="16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5909in" fo:margin-bottom="0.172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彰化縣        學年度          國中（小）</dc:title>
    <dc:subject/>
    <meta:initial-creator>陳正芬</meta:initial-creator>
    <dc:creator>USER</dc:creator>
    <meta:creation-date>2026-08-21T02:20:00Z</meta:creation-date>
    <dc:date>2026-08-21T02:20:00Z</dc:date>
    <meta:print-date>2025-10-15T03:2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7" meta:character-count="785" meta:row-count="5" meta:non-whitespace-character-count="669"/>
  </office:meta>
</office:document-meta>
</file>